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Движения.КомплектацияАвтомобиля.Записывать = Истина;<text:line-break/><text:tab/>Для Каждого ТекСтрокаРаботы Из Работы Цикл<text:line-break/><text:tab/><text:tab/>Если не ТекСтрокаРаботы.Номенклатура.ЭтоРабота И ЗначениеЗаполнено(ТекСтрокаРаботы.Номенклатура.КатегорияНоменклатуры) Тогда <text:line-break/><text:tab/><text:tab/><text:tab/>Движение = Движения.КомплектацияАвтомобиля.Добавить();<text:line-break/><text:tab/><text:tab/><text:tab/>Движение.Период = Дата;<text:line-break/><text:tab/><text:tab/><text:tab/>Движение.Автотранспорт = Автотранспорт;<text:line-break/><text:tab/><text:tab/><text:tab/>Движение.КатегорияНоменклатуры = ТекСтрокаРаботы.Номенклатура.КатегорияНоменклатуры;<text:line-break/><text:tab/><text:tab/><text:tab/>Движение.Номенклатура = ТекСтрокаРаботы.Номенклатура;<text:line-break/><text:tab/><text:tab/><text:tab/>Движение.ДатаУстановки = Дата;<text:line-break/><text:tab/><text:tab/>КонецЕсли;<text:line-break/><text:tab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v_registr_svedenij_nezavisimyj</dc:title>
  </office:meta>
</office:document-meta>
</file>