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searchparams"/><text:bookmark-start text:name="__RefHeading___xuk_usesearchparams_1"/><text:bookmark-start text:name="xuk_usesearchparams"/>Хук useSearchParams<text:bookmark-end text:name="__RefHeading___xuk_usesearchparams_1"/><text:bookmark-end text:name="xuk_usesearchparams"/></text:h>
      <text:h text:style-name="Heading_20_2" text:outline-level="2"><text:bookmark-start text:name="__RefHeading___chitannja_parametriv_z_rjadka_adresi_2"/><text:bookmark-start text:name="chitannja_parametriv_z_rjadka_adresi"/>Читання параметрів з рядка адреси<text:bookmark-end text:name="__RefHeading___chitannja_parametriv_z_rjadka_adresi_2"/><text:bookmark-end text:name="chitannja_parametriv_z_rjadka_adresi"/></text:h>
      <text:p text:style-name="Text_20_body">Для читання та зміни рядка запиту у React Router є хук useSearchParams, який є невеликою обгорткою над вбудованим у браузер класом [URLSearchParams]
Він повертає масив із двох значень: об'єкт параметрів рядка запиту (примірник URLSearchParams) для поточного URL та функцію оновлення рядка запиту. Для отримання значень параметрів є метод <text:span text:style-name="Strong_20_Emphasis">URLSearchParams.get(key)</text:span>, який чекає на ім'я параметра і повертає його значення або null якщо у рядку запиту немає такого параметра.</text:p>
      <text:p text:style-name="Preformatted_20_Text">// src/pages/Products.jsx<text:line-break/><text:line-break/>import { useSearchParams } from "react-router-dom";<text:line-break/><text:line-break/>const Products = () =&gt; {<text:line-break/><text:s text:c="2"/>const [searchParams] = useSearchParams();<text:line-break/><text:s text:c="2"/>const name = searchParams.get("name");<text:line-break/><text:s text:c="2"/>const color = searchParams.get("color");<text:line-break/><text:s text:c="2"/>const maxPrice = searchParams.get("maxPrice");<text:line-break/><text:line-break/><text:s text:c="2"/>return (<text:line-break/><text:s text:c="4"/>&lt;div&gt;<text:line-break/><text:s text:c="6"/>&lt;p&gt;Name: {name}&lt;/p&gt;<text:line-break/><text:s text:c="6"/>&lt;p&gt;Color: {color}&lt;/p&gt;<text:line-break/><text:s text:c="6"/>&lt;p&gt;Maximum price: {maxPrice}&lt;/p&gt;<text:line-break/><text:s text:c="4"/>&lt;/div&gt;<text:line-break/><text:s text:c="2"/>);<text:line-break/>};<text:line-break/></text:p>
      <text:h text:style-name="Heading_20_3" text:outline-level="3"><text:bookmark-start text:name="__RefHeading___parametri_jak_ob_jekt_3"/><text:bookmark-start text:name="parametri_jak_ob_jekt"/>Параметри як об'єкт<text:bookmark-end text:name="__RefHeading___parametri_jak_ob_jekt_3"/><text:bookmark-end text:name="parametri_jak_ob_jekt"/></text:h>
      <text:p text:style-name="Text_20_body">Якщо рядок запиту містить кілька параметрів, постійно використовувати метод get() може бути незручно. Ось простий спосіб перетворити екземпляр класу URLSearchParams у звичайний об'єкт із властивостями.</text:p>
      <text:p text:style-name="Preformatted_20_Text">const [searchParams] = useSearchParams();<text:line-break/>const params = useMemo(<text:line-break/><text:s text:c="2"/>() =&gt; Object.fromEntries([...searchParams]),<text:line-break/><text:s text:c="2"/>[searchParams]<text:line-break/>);<text:line-break/>const { name, maxPrice, inStock } = params;<text:line-break/></text:p>
      <text:h text:style-name="Heading_20_2" text:outline-level="2"><text:bookmark-start text:name="__RefHeading___vstanovlennja_parametra_u_rjadok_adresi_4"/><text:bookmark-start text:name="vstanovlennja_parametra_u_rjadok_adresi"/>Встановлення параметра у рядок адреси<text:bookmark-end text:name="__RefHeading___vstanovlennja_parametra_u_rjadok_adresi_4"/><text:bookmark-end text:name="vstanovlennja_parametra_u_rjadok_adresi"/></text:h>
      <text:p text:style-name="Preformatted_20_Text">const [searchParams, setSearchParams] = useSearchParams();<text:line-break/>const name = searchParams.get("name");<text:line-break/>.<text:line-break/>.<text:line-break/>setSearchParams({ name: inputValue }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searchparams</dc:title>
  </office:meta>
</office:document-meta>
</file>