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ww.wiki.hostingcloud.com.ua/doku.php?id=ustanovka_chasovogo_pojasa_kiev" text:style-name="Internet_20_link" text:visited-style-name="Visited_20_Internet_20_Link">Установка часового пояса Кие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dows</dc:title>
  </office:meta>
</office:document-meta>
</file>