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b6f717033fdc83384a9e1d8cc600b1.png"/>
  <manifest:file-entry manifest:media-type="image/gif" manifest:full-path="Pictures/37412951720f78028a0bf1abacec5d44.gif"/>
  <manifest:file-entry manifest:media-type="image/gif" manifest:full-path="Pictures/6b6415a64a853954647df0fc867e7aa6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cdb6f717033fdc83384a9e1d8cc600b1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wiki.hostingcloud.com.ua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wiki.hostingcloud.com.ua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37412951720f78028a0bf1abacec5d44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37412951720f78028a0bf1abacec5d44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37412951720f78028a0bf1abacec5d44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37412951720f78028a0bf1abacec5d44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37412951720f78028a0bf1abacec5d44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6b6415a64a853954647df0fc867e7aa6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ki:dokuwiki</dc:title>
  </office:meta>
</office:document-meta>
</file>