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ikoristanja_klasa_active_v_navlink"/><text:bookmark-start text:name="__RefHeading___vikoristanja_klasa_active_v_navlink_1"/><text:bookmark-start text:name="vikoristanja_klasa_active_v_navlink"/>Використаня класа active в NavLink<text:bookmark-end text:name="__RefHeading___vikoristanja_klasa_active_v_navlink_1"/><text:bookmark-end text:name="vikoristanja_klasa_active_v_navlin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vikoristanja_klasa_active_v_navlink</dc:title>
  </office:meta>
</office:document-meta>
</file>