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ktorna_grafika_svg"/><text:bookmark-start text:name="__RefHeading___vektorna_grafika_svg_1"/><text:bookmark-start text:name="vektorna_grafika_svg"/>Векторна графіка SVG<text:bookmark-end text:name="__RefHeading___vektorna_grafika_svg_1"/><text:bookmark-end text:name="vektorna_grafika_svg"/></text:h>
      <text:h text:style-name="Heading_20_2" text:outline-level="2"><text:bookmark-start text:name="__RefHeading___resursi_2"/><text:bookmark-start text:name="resursi"/>Ресурси<text:bookmark-end text:name="__RefHeading___resursi_2"/><text:bookmark-end text:name="resursi"/></text:h>
      <text:list text:style-name="List_20_1" text:continue-numbering="false">
        <text:list-item>
          <text:p text:style-name="LastListParagraph_List_20_1_Content_First"> <text:a xlink:type="simple" xlink:href="https://icomoon.io/app/#/select" text:style-name="Internet_20_link" text:visited-style-name="Visited_20_Internet_20_Link">База векторних іконок та сервіс сворення SVG-спрайтів</text:a></text:p>
        </text:list-item>
      </text:list>
      <text:h text:style-name="Heading_20_2" text:outline-level="2"><text:bookmark-start text:name="__RefHeading___vlastivosti_3"/><text:bookmark-start text:name="vlastivosti"/>Властивості<text:bookmark-end text:name="__RefHeading___vlastivosti_3"/><text:bookmark-end text:name="vlastivos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ektorna_grafika_svg</dc:title>
  </office:meta>
</office:document-meta>
</file>