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USE Viatec_UT_mamch;<text:line-break/><text:line-break/>-- Удаляем батчами по 100 000 строк чтобы не раздуть лог транзакций<text:line-break/>DECLARE @BatchSize INT = 100000;<text:line-break/>DECLARE @Deleted<text:s text:c="3"/>INT = 1;<text:line-break/><text:line-break/>WHILE @Deleted &gt; 0<text:line-break/>BEGIN<text:line-break/><text:s text:c="4"/>DELETE TOP (@BatchSize)<text:line-break/><text:s text:c="4"/>FROM _InfoRg29706<text:line-break/><text:s text:c="4"/>WHERE _Fld29707 &lt; DATEADD(MONTH, -3, GETDATE());<text:line-break/><text:line-break/><text:s text:c="4"/>SET @Deleted = @@ROWCOUNT;<text:line-break/><text:s text:c="4"/>RAISERROR('Удалено строк: %d', 0, 1, @Deleted) WITH NOWAIT;<text:line-break/><text:s text:c="4"/>WAITFOR DELAY '00:00:01'; -- пауза 1 сек между батчами<text:line-break/>END;<text:line-break/><text:line-break/>PRINT 'Готово!'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dalit_stroki_tablicy_v_sql</dc:title>
  </office:meta>
</office:document-meta>
</file>