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ransition-delay"/>Властивість transition-delay визначає затримку, після якої розпочинається анімація переходу. За замовчуванням встановлено значення 0s.</text:p>
      <text:p text:style-name="Text_20_body">P.S.<text:span text:style-name="Strong_20_Emphasis"><text:a xlink:type="simple" xlink:href="https://www.wiki.hostingcloud.com.ua/doku.php?id=transition" text:style-name="Internet_20_link" text:visited-style-name="Visited_20_Internet_20_Link">transition</text:a></text:span> - Всі властивості переходу можна поєднати в одну складову властивість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ansition-delay</dc:title>
  </office:meta>
</office:document-meta>
</file>