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xnologichnyj_zhurnal_1s"/><text:bookmark-start text:name="__RefHeading___texnologichnyj_zhurnal_1s_1"/><text:bookmark-start text:name="texnologichnyj_zhurnal_1s"/>Технологичный журнал 1С<text:bookmark-end text:name="__RefHeading___texnologichnyj_zhurnal_1s_1"/><text:bookmark-end text:name="texnologichnyj_zhurnal_1s"/></text:h>
      <text:list text:style-name="List_20_1" text:continue-numbering="false">
        <text:list-item>
          <text:p text:style-name="List_20_1_Content_First"> Створюємо файл: c:\Program Files\1cv8\conf\logcfg.xml</text:p>
        </text:list-item>
        <text:list-item>
          <text:p text:style-name="List_20_1_Content_Last"> Склад файла - детальний журнал</text:p>
        </text:list-item>
      </text:list>
      <text:p text:style-name="Preformatted_20_Text">&lt;?xml version="1.0" encoding="UTF-8"?&gt;<text:line-break/>&lt;log&gt;<text:line-break/><text:s text:c="4"/>&lt;event&gt;<text:line-break/><text:s text:c="8"/>&lt;eq property="name" value="CALL"/&gt;<text:line-break/><text:s text:c="4"/>&lt;/event&gt;<text:line-break/><text:s text:c="4"/>&lt;event&gt;<text:line-break/><text:s text:c="8"/>&lt;eq property="name" value="EXCP"/&gt;<text:line-break/><text:s text:c="4"/>&lt;/event&gt;<text:line-break/><text:s text:c="4"/>&lt;event&gt;<text:line-break/><text:s text:c="8"/>&lt;eq property="name" value="PROC"/&gt;<text:line-break/><text:s text:c="4"/>&lt;/event&gt;<text:line-break/><text:line-break/><text:s text:c="4"/>&lt;property name="all"/&gt;<text:line-break/><text:s text:c="4"/><text:line-break/><text:s text:c="4"/>&lt;dump create="true" type="2" /&gt;<text:line-break/>&lt;/log&gt;</text:p>
      <text:list text:style-name="List_20_1" text:continue-numbering="false">
        <text:list-item>
          <text:p text:style-name="LastListParagraph_List_20_1_Content_First"> За замовчанням буде складувати файли сюди: C:\Users\USR1CV8\AppData\Local\1C\1cv8\log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exnologichnyj_zhurnal_1s</dc:title>
  </office:meta>
</office:document-meta>
</file>