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narnij_operator"/><text:bookmark-start text:name="__RefHeading___ternarnij_operator_1"/><text:bookmark-start text:name="ternarnij_operator"/>Тернарний оператор<text:bookmark-end text:name="__RefHeading___ternarnij_operator_1"/><text:bookmark-end text:name="ternarnij_operator"/></text:h>
      <text:p text:style-name="Text_20_body">Використовується, якщо в результаті перевірки умови потрібно відобразити різну розмітку.</text:p>
      <text:p text:style-name="Preformatted_20_Text">const Mailbox = ({ name, unreadMessages }) =&gt; {<text:line-break/><text:s text:c="2"/>return (<text:line-break/><text:s text:c="4"/>&lt;div&gt;<text:line-break/><text:s text:c="6"/>&lt;p&gt;Hello {name}&lt;/p&gt;<text:line-break/><text:s text:c="6"/>&lt;p&gt;<text:line-break/><text:s text:c="8"/>{unreadMessages.length &gt; 0<text:line-break/><text:s text:c="10"/>? `You have ${unreadMessages.length} unread messages`<text:line-break/><text:s text:c="10"/>: "No unread messages"}<text:line-break/><text:s text:c="6"/>&lt;/p&gt;<text:line-break/><text:s text:c="4"/>&lt;/div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rnarnij_operator</dc:title>
  </office:meta>
</office:document-meta>
</file>