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b14dedc15c942942789663462c99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voi_podskazki_dlja_procedur_i_funkcij"/>Порой бывает так, что в конфигурации лежат свои процедуры или функции, написанные уже достаточно давно и с какими-то неявно написанными названиями передаваемых параметров. Написано что нужно ввести какой-то param1, param2, param3....Что это вообще такое ?</text:p>
      <text:p text:style-name="Text_20_body"> Для этого необходимо, используя стандарный механизм комментирования через <text:span text:style-name="Emphasis"> перед процедурой или функцией написать

</text:span> имя параметра - Описание или подсказка к этому параметру
<draw:frame draw:style-name="media" draw:name="0" text:anchor-type="as-char" draw:z-index="0" svg:width="10.583333333333cm" svg:height="5.9839246119734cm"><draw:image xlink:href="Pictures/93b14dedc15c942942789663462c99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voi_podskazki_dlja_procedur_i_funkcij</dc:title>
  </office:meta>
</office:document-meta>
</file>