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klonenie_fio_ukr_cherez_biblioteku_padeg_ua"/><text:bookmark-start text:name="__RefHeading___sklonenie_fio_ukr_cherez_biblioteku_padeg_ua_1"/><text:bookmark-start text:name="sklonenie_fio_ukr_cherez_biblioteku_padeg_ua"/>Склонение ФИО (Укр) через библиотеку padeg_ua<text:bookmark-end text:name="__RefHeading___sklonenie_fio_ukr_cherez_biblioteku_padeg_ua_1"/><text:bookmark-end text:name="sklonenie_fio_ukr_cherez_biblioteku_padeg_ua"/></text:h>
      <text:p text:style-name="Text_20_body">1. Ложим библиотеку в какую то доступную для всех по правам папку, например «C:\Service Dll\padeg_ua.dll»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klonenie_fio_ukr_cherez_biblioteku_padeg_ua</dc:title>
  </office:meta>
</office:document-meta>
</file>