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rifti"/><text:bookmark-start text:name="__RefHeading___shrifti_1"/><text:bookmark-start text:name="shrifti"/>Шрифти<text:bookmark-end text:name="__RefHeading___shrifti_1"/><text:bookmark-end text:name="shrifti"/></text:h>
      <text:p text:style-name="Text_20_body">Властивість font-family задає шрифт тексту елемента. Через кому можна перерахувати довільну кількість шрифтів, які браузер спробує знайти в системі користувача та застосувати. Браузер буде шукати шрифти зліва направо та застосує перший знайдений.</text:p>
      <text:p text:style-name="Text_20_body">В кінці списку завжди вказується сімейство шрифтів, на випадок, якщо жодного перерахованого шрифту не знайдено. Тоді застосовується стандартний шрифт із цього сімейства, який є в системі користувача.</text:p>
      <text:p text:style-name="Preformatted_20_Text">p {<text:line-break/><text:s text:c="2"/>font-family: 'Helvetica Neue', 'Roboto', 'Verdana', 'Tahoma', sans-serif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rifti</dc:title>
  </office:meta>
</office:document-meta>
</file>