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bota_v_komandi_z_github"/><text:bookmark-start text:name="__RefHeading___robota_v_komandi_z_github_1"/><text:bookmark-start text:name="robota_v_komandi_z_github"/>Робота в команді з GitHub<text:bookmark-end text:name="__RefHeading___robota_v_komandi_z_github_1"/><text:bookmark-end text:name="robota_v_komandi_z_github"/></text:h>
      <text:list text:style-name="List_20_1" text:continue-numbering="false">
        <text:list-item>
          <text:p text:style-name="List_20_1_Content_First"> Розширенная інструкція по створенню репозиторія <text:a xlink:type="simple" xlink:href="https://github.com/Turg0n/Infinity-Vyshivanka/blob/main/README.ru.md" text:style-name="Internet_20_link" text:visited-style-name="Visited_20_Internet_20_Link">https://github.com/Turg0n/Infinity-Vyshivanka/blob/main/README.ru.md</text:a></text:p>
        </text:list-item>
        <text:list-item>
          <text:p text:style-name="List_20_1_Content_Last"> <text:a xlink:type="simple" xlink:href="https://www.wiki.hostingcloud.com.ua/doku.php?id=zbirannja_html_ta_css_z_dekilkox_fajliv" text:style-name="Internet_20_link" text:visited-style-name="Visited_20_Internet_20_Link">Збирання html та css з декількох файлів</text:a></text:p>
        </text:list-item>
      </text:list>
      <text:h text:style-name="Heading_20_2" text:outline-level="2"><text:bookmark-start text:name="__RefHeading___usim_2"/><text:bookmark-start text:name="usim"/>Усім<text:bookmark-end text:name="__RefHeading___usim_2"/><text:bookmark-end text:name="usim"/></text:h>
      <text:list text:style-name="Numbering_20_1" text:continue-numbering="false">
        <text:list-item>
          <text:p text:style-name="Numbering_20_1_Content_First"> LTS-версия Node.js (<text:a xlink:type="simple" xlink:href="https://nodejs.org/en/" text:style-name="Internet_20_link" text:visited-style-name="Visited_20_Internet_20_Link">https://nodejs.org/en/</text:a>)</text:p>
        </text:list-item>
        <text:list-item>
          <text:p text:style-name="Numbering_20_1_Content"> Установи базовые зависимости проекта в терминале командой npm install.</text:p>
        </text:list-item>
        <text:list-item>
          <text:p text:style-name="Numbering_20_1_Content"> Запусти режим разработки, выполнив в терминале команду npm run dev.</text:p>
        </text:list-item>
        <text:list-item>
          <text:p text:style-name="Numbering_20_1_Content_Last"> Перейди в браузере по адресу <text:a xlink:type="simple" xlink:href="http://localhost:5173" text:style-name="Internet_20_link" text:visited-style-name="Visited_20_Internet_20_Link">http://localhost:5173</text:a>. Эта страница будет автоматически перезагружаться после сохранения изменений в файлах проекта.</text:p>
        </text:list-item>
      </text:list>
      <text:h text:style-name="Heading_20_2" text:outline-level="2"><text:bookmark-start text:name="__RefHeading___timlid_3"/><text:bookmark-start text:name="timlid"/>ТімЛід<text:bookmark-end text:name="__RefHeading___timlid_3"/><text:bookmark-end text:name="timlid"/></text:h>
      <text:list text:style-name="Numbering_20_1" text:continue-numbering="false">
        <text:list-item>
          <text:p text:style-name="Numbering_20_1_Content_First"> Створює публічний репозиторій (public)</text:p>
        </text:list-item>
        <text:list-item>
          <text:p text:style-name="Numbering_20_1_Content"> Setting - Actions permissions - Allow all action andd reusable workflows</text:p>
        </text:list-item>
        <text:list-item>
          <text:p text:style-name="Numbering_20_1_Content"> workflows permitions - read nd write + alow gitub actions to create and approvw pull rewuests</text:p>
        </text:list-item>
        <text:list-item>
          <text:p text:style-name="Numbering_20_1_Content"> Створює стрктуру сайту</text:p>
        </text:list-item>
        <text:list-item>
          <text:p text:style-name="Numbering_20_1_Content"> Підключає html і  сss кожного блоку до основних файлів проєкту (через load приклад вище)</text:p>
        </text:list-item>
        <text:list-item>
          <text:p text:style-name="Numbering_20_1_Content"> Підключає шрифти, очистки стилів</text:p>
        </text:list-item>
        <text:list-item>
          <text:p text:style-name="Numbering_20_1_Content"> Підключає нормалайзер</text:p>
        </text:list-item>
        <text:list-item>
          <text:p text:style-name="Numbering_20_1_Content"> Захищає гілку main від авто-обїеднання (setting-branches-Add. branch protection rule-name = main, require a pull request before merging = true, requve approvies = true)</text:p>
        </text:list-item>
        <text:list-item>
          <text:p text:style-name="Numbering_20_1_Content"> Щою гілки на гіт.хабі автоматично видалялись - setting - avtomaticaly deleted head branches</text:p>
        </text:list-item>
        <text:list-item>
          <text:p text:style-name="Numbering_20_1_Content_Last"> Запрошує розробників у свій Гіт (setting-collaboration)</text:p>
        </text:list-item>
      </text:list>
      <text:h text:style-name="Heading_20_2" text:outline-level="2"><text:bookmark-start text:name="__RefHeading___rozrobniki_4"/><text:bookmark-start text:name="rozrobniki"/>Розробники<text:bookmark-end text:name="__RefHeading___rozrobniki_4"/><text:bookmark-end text:name="rozrobniki"/></text:h>
      <text:list text:style-name="Numbering_20_1" text:continue-numbering="false">
        <text:list-item>
          <text:p text:style-name="Numbering_20_1_Content_First"> Клонує до себе головний репозторій main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obota_v_komandi_z_github</dc:title>
  </office:meta>
</office:document-meta>
</file>