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aznesenie_dop.zatrat_na_zakaz_pokupatelja"/>1. Создаем заказ покупателя
2. Создаем РасходлноКассовыйОрдер (РКО). 
вид «Прочий пасход»
Корресподнеция «Управленческие расходы»
Заказ «Выбираем на какой заказ разместить эти траты»
3. В отчете «Доходы и расходы по заказам покупателей» видим доп.трат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aznesenie_dop.zatrat_na_zakaz_pokupatelja</dc:title>
  </office:meta>
</office:document-meta>
</file>