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3cad99d68b3cd16fa2f3c6f65f7c9a8.jpg"/>
  <manifest:file-entry manifest:media-type="image/png" manifest:full-path="Pictures/a1485d6f0e083b3193f80c5fb92aec4c.png"/>
  <manifest:file-entry manifest:media-type="image/jpeg" manifest:full-path="Pictures/4381441885601313cda335c2a1d7804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kacija_distributiva_dlja_obnovlenija_tonkogo_klienta_1s"/><text:bookmark-start text:name="__RefHeading___publikacija_distributiva_dlja_obnovlenija_tonkogo_klienta_1s_1"/><text:bookmark-start text:name="publikacija_distributiva_dlja_obnovlenija_tonkogo_klienta_1s"/>Публикация дистрибутива для обновления тонкого клиента 1С<text:bookmark-end text:name="__RefHeading___publikacija_distributiva_dlja_obnovlenija_tonkogo_klienta_1s_1"/><text:bookmark-end text:name="publikacija_distributiva_dlja_obnovlenija_tonkogo_klienta_1s"/></text:h>
      <text:list text:style-name="List_20_1" text:continue-numbering="false">
        <text:list-item>
          <text:p text:style-name="List_20_1_Content_First"> Архивы тонки клиентов должны быть без вложений в папаку. Внутри архива срзу сами файлы</text:p>
        </text:list-item>
        <text:list-item>
          <text:p text:style-name="List_20_1_Content_Last"> В папку «C:\inetpub\wwwroot\update» ложим zip архиві файлов дистрибутивов</text:p>
        </text:list-item>
      </text:list>
      <text:p text:style-name="Text_20_body"><draw:frame draw:style-name="media" draw:name="0" text:anchor-type="as-char" draw:z-index="0" svg:width="22.674791666667cm" style:rel-width="100%" svg:height="8.1227083333333cm" style:rel-height="scale"><draw:image xlink:href="Pictures/b3cad99d68b3cd16fa2f3c6f65f7c9a8.jpg" xlink:type="simple" xlink:show="embed" xlink:actuate="onLoad"/></draw:frame></text:p>
      <text:list text:style-name="List_20_1" text:continue-numbering="false">
        <text:list-item>
          <text:p text:style-name="LastListParagraph_List_20_1_Content_First"> Создаем виртуальный каталог, включаем просмотр каталога</text:p>
        </text:list-item>
      </text:list>
      <text:p text:style-name="Text_20_body"><draw:frame draw:style-name="media" draw:name="1" text:anchor-type="as-char" draw:z-index="1" svg:width="27.172708333333cm" style:rel-width="100%" svg:height="9.4191666666667cm" style:rel-height="scale"><draw:image xlink:href="Pictures/a1485d6f0e083b3193f80c5fb92aec4c.png" xlink:type="simple" xlink:show="embed" xlink:actuate="onLoad"/></draw:frame>
<draw:frame draw:style-name="media" draw:name="2" text:anchor-type="as-char" draw:z-index="2" svg:width="36.142083333333cm" style:rel-width="100%" svg:height="11.006666666667cm" style:rel-height="scale"><draw:image xlink:href="Pictures/4381441885601313cda335c2a1d7804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ublikacija_distributiva_dlja_obnovlenija_tonkogo_klienta_1s</dc:title>
  </office:meta>
</office:document-meta>
</file>