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totipi"/><text:bookmark-start text:name="__RefHeading___prototipi_1"/><text:bookmark-start text:name="prototipi"/>Прототипи<text:bookmark-end text:name="__RefHeading___prototipi_1"/><text:bookmark-end text:name="prototipi"/></text:h>
      <text:p text:style-name="Text_20_body">Прототип — це резервне сховище властивостей і методів об'єкта, яке автоматично використовується під час їх пошуку.</text:p>
      <text:h text:style-name="Heading_20_2" text:outline-level="2"><text:bookmark-start text:name="__RefHeading___create_2"/><text:bookmark-start text:name="create"/>create<text:bookmark-end text:name="__RefHeading___create_2"/><text:bookmark-end text:name="create"/></text:h>
      <text:p text:style-name="Text_20_body">створює і повертає новий об'єкт, зв'язуючи його з об'єктом</text:p>
      <text:p text:style-name="Preformatted_20_Text">const animal = {<text:line-break/><text:s text:c="2"/>legs: 4,<text:line-break/>};<text:line-break/><text:line-break/>const dog = Object.create(animal);<text:line-break/>dog.name = "Mango";<text:line-break/><text:line-break/>console.log(dog); // { name: "Mango", [[Prototype]]: animal 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totipi</dc:title>
  </office:meta>
</office:document-meta>
</file>