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tokol"/>Протокол - это абстрактный тип данных. Т.е. это зан7чит не существует явных экземпляров этого типа, а сущетвуют только подписанные под этот тип.</text:p>
      <text:p text:style-name="Text_20_body">НАбор правил декларируется именно в протоколе.</text:p>
      <text:p text:style-name="Preformatted_20_Text">protocol fullyName{<text:line-break/>var fullName: String { get }<text:line-break/>}<text:line-break/>struct Person: fullyName {<text:line-break/>var fullName: String<text:line-break/>var age: Int<text:line-break/>}<text:line-break/>class Company: fullyName {<text:line-break/>var fullName: String</text:p>
      <text:p text:style-name="Preformatted_20_Text">init(fullName: String) {<text:line-break/>self.fullName = fullName<text:line-break/>}<text:line-break/>}</text:p>
      <text:p text:style-name="Text_20_body">Можно создавать массивы м типом протокола. И пихать туда классы соответсвующими этому протоко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tokol</dc:title>
  </office:meta>
</office:document-meta>
</file>