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4b1b40374f465b2912805fe3a0f63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gramnoe_poluchenie_navigacionnoj_ssylki"/>Для получения програмно навигационной ссылки (то что на скрине ниже)
<draw:frame draw:style-name="mediacenter" draw:name="0" text:anchor-type="paragraph" draw:z-index="0" svg:width="10.583333333333cm" svg:height="5.1851230425056cm"><draw:image xlink:href="Pictures/ea4b1b40374f465b2912805fe3a0f63e.jpg" xlink:type="simple" xlink:show="embed" xlink:actuate="onLoad"/></draw:frame></text:p>
      <text:p text:style-name="Preformatted_20_Text">Функция ПолучитьНавигационнуюСсылку(СсылкаНаОбъект)</text:p>
      <text:p text:style-name="Text_20_body">При использовании в вычисляемых полях СКД, все параметры функции нужно заполнять. То есть использовать так:
ПолучитьНавигационнуюСсылку(Ссылка, Неопределено, Неопределено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poluchenie_navigacionnoj_ssylki</dc:title>
  </office:meta>
</office:document-meta>
</file>