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736eda539dc6fefabaad222d2e7309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milka_pri_stvorenni_reakt-dodadku_npm_err_enoent"/><text:bookmark-start text:name="__RefHeading___pomilka_pri_stvorenni_reakt-dodadku_npm_err_enoent_1"/><text:bookmark-start text:name="pomilka_pri_stvorenni_reakt-dodadku_npm_err_enoent"/>Помилка при створенні реакт-додадку npm ERR! enoent<text:bookmark-end text:name="__RefHeading___pomilka_pri_stvorenni_reakt-dodadku_npm_err_enoent_1"/><text:bookmark-end text:name="pomilka_pri_stvorenni_reakt-dodadku_npm_err_enoent"/></text:h>
      <text:p text:style-name="Text_20_body"><draw:frame draw:style-name="mediacenter" draw:name="0" text:anchor-type="paragraph" draw:z-index="0" svg:width="15.875cm" svg:height="3.2201421800948cm"><draw:image xlink:href="Pictures/6736eda539dc6fefabaad222d2e73096.png" xlink:type="simple" xlink:show="embed" xlink:actuate="onLoad"/></draw:frame></text:p>
      <text:p text:style-name="Preformatted_20_Text">npm install -g npm</text:p>
      <text:p text:style-name="Preformatted_20_Text">npx create-react-app my-ap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omilka_pri_stvorenni_reakt-dodadku_npm_err_enoent</dc:title>
  </office:meta>
</office:document-meta>
</file>