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uchit_texnicheskuju_informaciju_po_seansu_polzovatelja"/><text:bookmark-start text:name="__RefHeading___poluchit_texnicheskuju_informaciju_po_seansu_polzovatelja_1"/><text:bookmark-start text:name="poluchit_texnicheskuju_informaciju_po_seansu_polzovatelja"/>Получить техническую информацию по сеансу пользователя<text:bookmark-end text:name="__RefHeading___poluchit_texnicheskuju_informaciju_po_seansu_polzovatelja_1"/><text:bookmark-end text:name="poluchit_texnicheskuju_informaciju_po_seansu_polzovatelja"/></text:h>
      <text:p text:style-name="Preformatted_20_Text">СтандартныеПодсистемыКлиентПовтИсп.ПараметрыРаботыКлиентаПриЗапуске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it_texnicheskuju_informaciju_po_seansu_polzovatelja</dc:title>
  </office:meta>
</office:document-meta>
</file>