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ПоказатьОповещениеПользователя(&lt;Текст&gt;, <text:line-break/><text:s text:c="31"/>&lt;ДействиеПриНажатии&gt;, <text:line-break/><text:s text:c="31"/>&lt;Пояснение&gt;, <text:line-break/><text:s text:c="31"/>&lt;Картинка&gt;, <text:line-break/><text:s text:c="31"/>&lt;СтатусОповещенияПользователя&gt;, <text:line-break/><text:s text:c="31"/>&lt;КлючУникальности&gt;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kazat_opoveschenie_polzovatelju</dc:title>
  </office:meta>
</office:document-meta>
</file>