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isk_nalichija_ehlementa_na_forme_uf"/>Работает и на <text:span text:style-name="Strong_20_Emphasis">клиенте</text:span> и на <text:span text:style-name="Strong_20_Emphasis">сервере</text:span></text:p>
      <text:p text:style-name="Preformatted_20_Text">&amp;НаСервере<text:line-break/>Функция ЭтотРеквизитЕстьНаФорме (ИмяПроверяемогоРеквизита)<text:line-break/><text:tab/><text:line-break/><text:tab/>ЗначениеПоУмолчанию = Новый УникальныйИдентификатор;<text:line-break/><text:tab/>СтруктураСвойств = Новый Структура(ИмяПроверяемогоРеквизита, ЗначениеПоУмолчанию);<text:line-break/><text:tab/>ЗаполнитьЗначенияСвойств(СтруктураСвойств, ЭтаФорма);<text:line-break/><text:tab/><text:line-break/><text:tab/>ЕстьРеквизит = Не (СтруктураСвойств[ИмяПроверяемогоРеквизита] = ЗначениеПоУмолчанию);<text:line-break/><text:tab/><text:line-break/><text:tab/>Возврат ЕстьРеквизит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nalichija_ehlementa_na_forme_uf</dc:title>
  </office:meta>
</office:document-meta>
</file>