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span text:style-name="Strong_20_Emphasis"><text:bookmark text:name="plagini_zagalni"/>Code runner</text:span> - Позволяет запускать код прямо с VSCode + Снипер для C, C++, Java, JavaScript, PHP, Python, Perl, Perl 6, Ruby, Go, Lua, Groovy, PowerShell, BAT/CMD, BASH/SH, F# Script, F# (.NET Core), C# Script, C# (.NET Core), VBScript, TypeScript, CoffeeScript, Scala, Swift, Julia, Crystal, OCaml Script, R, AppleScript, Elixir, Visual Basic .NET, Clojure, Haxe, Objective-C, Rust, Racket, Scheme, AutoHotkey, AutoIt, Kotlin, Dart, Free Pascal, Haskell, Nim, D, Lisp, Kit, V, SCSS, Sass, CUDA, Less, Fortran, Ring, Standard ML, Zig, and custom comma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zagalni</dc:title>
  </office:meta>
</office:document-meta>
</file>