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gini_dlja_vs_code_dlja_javascript"/><text:bookmark-start text:name="__RefHeading___plagini_dlja_vs_code_dlja_javascript_1"/><text:bookmark-start text:name="plagini_dlja_vs_code_dlja_javascript"/>Плагіни для VS Code для JavaScript<text:bookmark-end text:name="__RefHeading___plagini_dlja_vs_code_dlja_javascript_1"/><text:bookmark-end text:name="plagini_dlja_vs_code_dlja_javascript"/></text:h>
      <text:list text:style-name="List_20_1" text:continue-numbering="false">
        <text:list-item>
          <text:p text:style-name="List_20_1_Content_First"> <text:span text:style-name="Strong_20_Emphasis">Code runner</text:span> - для віполнения кода JavaScript</text:p>
        </text:list-item>
        <text:list-item>
          <text:p text:style-name="List_20_1_Content_Last"> <text:span text:style-name="Strong_20_Emphasis">Live server</text:span> - щоб відкривався файл на локалхос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dlja_vs_code_dlja_javascript</dc:title>
  </office:meta>
</office:document-meta>
</file>