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dkljuchennja_bibiliotek_jscript"/><text:bookmark-start text:name="__RefHeading___pidkljuchennja_bibiliotek_jscript_1"/><text:bookmark-start text:name="pidkljuchennja_bibiliotek_jscript"/>Підключення бібіліотек JScript<text:bookmark-end text:name="__RefHeading___pidkljuchennja_bibiliotek_jscript_1"/><text:bookmark-end text:name="pidkljuchennja_bibiliotek_jscript"/></text:h>
      <text:list text:style-name="Numbering_20_1" text:continue-numbering="false">
        <text:list-item>
          <text:p text:style-name="Numbering_20_1_Content_First"> Для початку зайди на сайт CDN сервісу <text:a xlink:type="simple" xlink:href="https://www.jsdelivr.com/" text:style-name="Internet_20_link" text:visited-style-name="Visited_20_Internet_20_Link">https://www.jsdelivr.com/</text:a> і знайди необхідну бібліотеку за її ім'ям.</text:p>
        </text:list-item>
        <text:list-item>
          <text:p text:style-name="Numbering_20_1_Content"> У списку результатів обери необхідну бібліотеку, клікнувши на назву. Після переходу за посиланням, ти опинишся на сторінці з інформацією про бібліотеку.</text:p>
        </text:list-item>
        <text:list-item>
          <text:p text:style-name="Numbering_20_1_Content"> Скопіюй HTML-код тега script, після чого відкрий свій HTML-файл і додай посилання на скрипт бібліотеки наприкінці HTML-документа, як показано в прикладі.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idkljuchennja_bibiliotek_jscript</dc:title>
  </office:meta>
</office:document-meta>
</file>