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eriodichni_vikonannja"/><text:bookmark-start text:name="__RefHeading___periodichni_vikonannja_1"/><text:bookmark-start text:name="periodichni_vikonannja"/>Періодичні виконання<text:bookmark-end text:name="__RefHeading___periodichni_vikonannja_1"/><text:bookmark-end text:name="periodichni_vikonannja"/></text:h>
      <text:p text:style-name="Text_20_body"><text:span text:style-name="Strong_20_Emphasis">setTimeout</text:span> (nameFunction, 1000)			- візівает указанную функуию один раз через 1000мс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eriodichni_vikonannja</dc:title>
  </office:meta>
</office:document-meta>
</file>