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eremennie"/>Переменние</text:span>
<text:span text:style-name="Strong_20_Emphasis">let</text:span> - (с ECMAScript 6 2015)		- Обявление переменной
<text:span text:style-name="Strong_20_Emphasis">const</text:span> - (с ECMAScript 6 2015) 		- Обявление консстанти
<text:span text:style-name="Strong_20_Emphasis">var</text:span> - (старий уже не использовать)	- Обявление переменной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mennie</dc:title>
  </office:meta>
</office:document-meta>
</file>