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edacha_massiva_cherez_json_http-servis"/><text:bookmark-start text:name="__RefHeading___peredacha_massiva_cherez_json_http-servis_1"/><text:bookmark-start text:name="peredacha_massiva_cherez_json_http-servis"/>Передача Массива через JSON HTTP-сервис<text:bookmark-end text:name="__RefHeading___peredacha_massiva_cherez_json_http-servis_1"/><text:bookmark-end text:name="peredacha_massiva_cherez_json_http-servis"/></text:h>
      <text:p text:style-name="Preformatted_20_Text">&amp;НаСервере<text:line-break/>Процедура ОтправитьДанныеООтмеченныхВхНДПоЗаказам(массивЗаказовСОтметкамиНДВх = Неопределено)<text:line-break/><text:tab/><text:line-break/><text:tab/>МассивЗначений<text:tab/>=<text:tab/>Новый Массив;<text:line-break/><text:tab/>Для каждого Заказ Из массивЗаказовСОтметкамиНДВх Цикл<text:line-break/><text:tab/><text:tab/>МассивЗначений.Добавить(XMLСтрока(Заказ));<text:line-break/><text:tab/>КонецЦикла;<text:line-break/><text:tab/><text:line-break/><text:tab/>ЗначениеДляЗаписи = Новый ФиксированныйМассив(МассивЗначений);<text:line-break/><text:tab/><text:line-break/><text:tab/>ЗаписьJSON = Новый ЗаписьJSON;<text:line-break/><text:tab/>ЗаписьJSON.УстановитьСтроку();<text:line-break/><text:tab/>ЗаписатьJSON(ЗаписьJSON, ЗначениеДляЗаписи);<text:line-break/><text:tab/>СтрокаJSON = ЗаписьJSON.Закрыть();<text:line-break/><text:tab/><text:line-break/><text:tab/>Данные = Доработки_Сервер.ОтправитьPostЗапросJSON(СтрокаJSON, "incomingndcopyorder");<text:line-break/><text:tab/><text:tab/><text:line-break/>КонецПроцедуры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eredacha_massiva_cherez_json_http-servis</dc:title>
  </office:meta>
</office:document-meta>
</file>