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9ac53c3aff8539d3be5cc271d6b0ab.jpg"/>
  <manifest:file-entry manifest:media-type="image/jpeg" manifest:full-path="Pictures/ba3db33602cf4a68b3e33af56f4d2566.jpg"/>
  <manifest:file-entry manifest:media-type="image/jpeg" manifest:full-path="Pictures/03e5984b671e9e6b27c71f1172e899c8.jpg"/>
  <manifest:file-entry manifest:media-type="image/jpeg" manifest:full-path="Pictures/f2c1a1d6a30dec3ec4dc402674d981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dacha_danyx_ot_istochnika_k_poluchatelju_cherez_parametry"/><text:bookmark-start text:name="__RefHeading___peredacha_danyx_ot_istochnika_k_poluchatelju_cherez_parametry_1"/><text:bookmark-start text:name="peredacha_danyx_ot_istochnika_k_poluchatelju_cherez_parametry"/>Передача даных от источника к получателю через параметры<text:bookmark-end text:name="__RefHeading___peredacha_danyx_ot_istochnika_k_poluchatelju_cherez_parametry_1"/><text:bookmark-end text:name="peredacha_danyx_ot_istochnika_k_poluchatelju_cherez_parametry"/></text:h>
      <text:p text:style-name="Text_20_body"><text:span text:style-name="Strong_20_Emphasis">Создаем новое ПКС</text:span>
<draw:frame draw:style-name="mediacenter" draw:name="0" text:anchor-type="paragraph" draw:z-index="0" svg:width="41.5925cm" style:rel-width="100%" svg:height="16.457083333333cm" style:rel-height="scale"><draw:image xlink:href="Pictures/149ac53c3aff8539d3be5cc271d6b0ab.jpg" xlink:type="simple" xlink:show="embed" xlink:actuate="onLoad"/></draw:frame></text:p>
      <text:p text:style-name="Horizontal_20_Line"/>
      <text:p text:style-name="Text_20_body"><text:span text:style-name="Strong_20_Emphasis">Источник не заполняем, указіваем что «передача в параметр» и имя параметра. Очищаем правило конвертации если это простой тип или указываем правильное правило для сложных типов</text:span>
<draw:frame draw:style-name="mediacenter" draw:name="1" text:anchor-type="paragraph" draw:z-index="1" svg:width="48.392291666667cm" style:rel-width="100%" svg:height="11.58875cm" style:rel-height="scale"><draw:image xlink:href="Pictures/ba3db33602cf4a68b3e33af56f4d2566.jpg" xlink:type="simple" xlink:show="embed" xlink:actuate="onLoad"/></draw:frame></text:p>
      <text:p text:style-name="Horizontal_20_Line"/>
      <text:p text:style-name="Text_20_body"><text:span text:style-name="Strong_20_Emphasis">Теперь в самом ПКО в «После загрузки»</text:span>
<draw:frame draw:style-name="mediacenter" draw:name="2" text:anchor-type="paragraph" draw:z-index="2" svg:width="41.857083333333cm" style:rel-width="100%" svg:height="17.4625cm" style:rel-height="scale"><draw:image xlink:href="Pictures/03e5984b671e9e6b27c71f1172e899c8.jpg" xlink:type="simple" xlink:show="embed" xlink:actuate="onLoad"/></draw:frame></text:p>
      <text:p text:style-name="Horizontal_20_Line"/>
      <text:p text:style-name="Text_20_body"><text:span text:style-name="Strong_20_Emphasis">Получаем переданное значение из параметра</text:span></text:p>
      <text:p text:style-name="Preformatted_20_Text">объект.Комментарий<text:tab/><text:tab/>=<text:tab/>ПараметрыОбъекта.Получить("ПараметрНомерДоговора");</text:p>
      <text:p text:style-name="Text_20_body"><draw:frame draw:style-name="mediacenter" draw:name="3" text:anchor-type="paragraph" draw:z-index="3" svg:width="29.05125cm" style:rel-width="100%" svg:height="20.187708333333cm" style:rel-height="scale"><draw:image xlink:href="Pictures/f2c1a1d6a30dec3ec4dc402674d9819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dacha_danyx_ot_istochnika_k_poluchatelju_cherez_parametry</dc:title>
  </office:meta>
</office:document-meta>
</file>