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aginacija"/><text:bookmark-start text:name="__RefHeading___paginacija_1"/><text:bookmark-start text:name="paginacija"/>Пагінація<text:bookmark-end text:name="__RefHeading___paginacija_1"/><text:bookmark-end text:name="paginacija"/></text:h>
      <text:p text:style-name="Text_20_body">загальні властивості:</text:p>
      <text:list text:style-name="List_20_1" text:continue-numbering="false">
        <text:list-item>
          <text:p text:style-name="List_20_1_Content_First"> perPage - ліміт записів на сторінці. Кількість записів чи об'єктів, які повинні бути включені на кожній сторінці</text:p>
        </text:list-item>
        <text:list-item>
          <text:p text:style-name="List_20_1_Content"> page - номер поточної сторінки, яку переглядає користувач</text:p>
        </text:list-item>
        <text:list-item>
          <text:p text:style-name="List_20_1_Content"> totalItems - загальна кількість записів чи об'єктів у всьому наборі даних</text:p>
        </text:list-item>
        <text:list-item>
          <text:p text:style-name="List_20_1_Content"> totalPages - загальна кількість сторінок, яка визначається за формулою Math.ceil(totalItems / perPage)</text:p>
        </text:list-item>
        <text:list-item>
          <text:p text:style-name="List_20_1_Content"> hasPreviousPage - прапор, який вказує, чи є для поточного запиту попередня сторінка</text:p>
        </text:list-item>
        <text:list-item>
          <text:p text:style-name="List_20_1_Content_Last"> hasNextPage - прапор, який вказує, чи є для поточного запиту наступна сторінка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paginacija</dc:title>
  </office:meta>
</office:document-meta>
</file>