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tkryt_dopolnitelnuju_formu_vneshnej_obrabotki"/>ОткрытьФорму(«ВнешняяОбработка.ПакетнаяПечатьДокументовПоОтборам.Форма.ФормаВыбораОрганизаций»,Новый Структура,ЭтотОбъект,ЭтотОбъект.УникальныйИдентификатор,,,,РежимОткрытияОкнаФормы.БлокироватьОкноВладельца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kryt_dopolnitelnuju_formu_vneshnej_obrabotki</dc:title>
  </office:meta>
</office:document-meta>
</file>