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kljucheniie_slp_zaschitta_ot_shifrovalschika_arg"/><text:bookmark-start text:name="__RefHeading___otkljucheniie_slp_zaschitta_ot_shifrovalschika_arg_1"/><text:bookmark-start text:name="otkljucheniie_slp_zaschitta_ot_shifrovalschika_arg"/>Отключениие SLP (защитта от шифровальщика arg)<text:bookmark-end text:name="__RefHeading___otkljucheniie_slp_zaschitta_ot_shifrovalschika_arg_1"/><text:bookmark-end text:name="otkljucheniie_slp_zaschitta_ot_shifrovalschika_arg"/></text:h>
      <text:list text:style-name="Numbering_20_1" text:continue-numbering="false">
        <text:list-item>
          <text:p text:style-name="Numbering_20_1_Content_First"> Подключаемся к VMWare EXSi по ssh</text:p>
        </text:list-item>
        <text:list-item>
          <text:p text:style-name="Numbering_20_1_Content"> Останавливаем службу (/etc/init.d/slpd stop)</text:p>
        </text:list-item>
        <text:list-item>
          <text:p text:style-name="Numbering_20_1_Content"> Проверяем остановилась ли служба (esxcli system slp stats get)</text:p>
        </text:list-item>
        <text:list-item>
          <text:p text:style-name="Numbering_20_1_Content"> Отключаем службу (esxcli network firewall ruleset set -r CIMSLP -e 0)</text:p>
        </text:list-item>
        <text:list-item>
          <text:p text:style-name="Numbering_20_1_Content_Last"> Отключаем ее авто-включение при перезагрузке хоста (chkconfig slpd off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kljucheniie_slp_zaschitta_ot_shifrovalschika_arg</dc:title>
  </office:meta>
</office:document-meta>
</file>