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Source_20_Text"><text:bookmark text:name="ostatok_ot_celochislennogo_delenija"/>var a = 35
  * var b = 8
  * а % b = 3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tatok_ot_celochislennogo_delenija</dc:title>
  </office:meta>
</office:document-meta>
</file>