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isanie_postavki_1c_etp_2.1.29.2"/><text:bookmark-start text:name="__RefHeading___opisanie_postavki_1c_etp_2.1.29.2_1"/><text:bookmark-start text:name="opisanie_postavki_1c_etp_2.1.29.2"/>Описание поставки 1C ETP 2.1.29.2<text:bookmark-end text:name="__RefHeading___opisanie_postavki_1c_etp_2.1.29.2_1"/><text:bookmark-end text:name="opisanie_postavki_1c_etp_2.1.29.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isanie_postavki_1c_etp_2.1.29.2</dc:title>
  </office:meta>
</office:document-meta>
</file>