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racii"/><text:bookmark-start text:name="__RefHeading___operacii_1"/><text:bookmark-start text:name="operacii"/>Операции<text:bookmark-end text:name="__RefHeading___operacii_1"/><text:bookmark-end text:name="operacii"/></text:h>
      <text:p text:style-name="Preformatted_20_Text">++<text:tab/><text:tab/>- инкримент (если перед переменной - будет возвращать новое значенние, если после - старое предідущее)<text:line-break/>--<text:tab/><text:tab/>- дикремент<text:line-break/>% - остаток від ділення<text:line-break/>** - степень<text:line-break/>== - порівняння просте х зміною типів<text:line-break/>=== - порівняння строге без зміни типів<text:line-break/>!= - неравенство<text:line-break/>!== - строге неравенство<text:line-break/>?? - возвращает первый аргумент, если он не null/undefined, иначе второй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eracii</dc:title>
  </office:meta>
</office:document-meta>
</file>