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ochistka_kesha_servera"/>Способ 1

rmdir «%AppData%\1C\1Cv8» /S /Q
rmdir «%LOCALAPPDATA%\1C\1Cv8» /S /Q

</text:span>Способ 2**</text:p>
      <text:p text:style-name="Text_20_body">В консоли управления 1С удалить базу из списка и заново ее добавит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chistka_kesha_servera</dc:title>
  </office:meta>
</office:document-meta>
</file>