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histka_kesha_polzovatelja"/><text:bookmark-start text:name="__RefHeading___ochistka_kesha_polzovatelja_1"/><text:bookmark-start text:name="ochistka_kesha_polzovatelja"/>Очистка кеша пользователя<text:bookmark-end text:name="__RefHeading___ochistka_kesha_polzovatelja_1"/><text:bookmark-end text:name="ochistka_kesha_polzovatelja"/></text:h>
      <text:p text:style-name="Text_20_body"><text:span text:style-name="Strong_20_Emphasis">в1</text:span>
в дополнительных параметрах запуска (в списке баз кнопка Изменить, последняя закладка) прописать команду /ClearCache
<text:span text:style-name="Strong_20_Emphasis">в2</text:span></text:p>
      <text:list text:style-name="List_20_1" text:continue-numbering="false">
        <text:list-item>
          <text:p text:style-name="List_20_1_Content_First"> C:\Users\Username\AppData\Roaming\1C </text:p>
        </text:list-item>
        <text:list-item>
          <text:p text:style-name="List_20_1_Content_Last"> C:\Users\Username\AppData\Local\1C в папках, начинающихся с «1cv8»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ka_kesha_polzovatelja</dc:title>
  </office:meta>
</office:document-meta>
</file>