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brobka_podij"/><text:bookmark-start text:name="__RefHeading___obrobka_podij_react_1"/><text:bookmark-start text:name="obrobka_podij_react"/>Обробка подій react<text:bookmark-end text:name="__RefHeading___obrobka_podij_react_1"/><text:bookmark-end text:name="obrobka_podij_react"/></text:h>
      <text:p text:style-name="Text_20_body">Щоб додати обробник подій до JSX-елементу, потрібно передати йому проп, який описує тип події. Значенням пропа повинно бути посилання на функцію зворотного виклику, яка буде викликана при настанні події. Наприклад, ось кнопка, яка наразі нічого не робить:</text:p>
      <text:h text:style-name="Heading_20_2" text:outline-level="2"><text:bookmark-start text:name="__RefHeading___podija_v_okremij_funkciji_2"/><text:bookmark-start text:name="podija_v_okremij_funkciji"/>Подія в окремій функції<text:bookmark-end text:name="__RefHeading___podija_v_okremij_funkciji_2"/><text:bookmark-end text:name="podija_v_okremij_funkciji"/></text:h>
      <text:p text:style-name="Preformatted_20_Text">const App = () =&gt; {<text:line-break/><text:tab/>const handleClick = () =&gt; {<text:line-break/><text:tab/><text:tab/>alert("I'm a button!");<text:line-break/><text:tab/>};<text:line-break/><text:line-break/><text:tab/>return &lt;button onClick={handleClick}&gt;Click me!&lt;/button&gt;;<text:line-break/>};</text:p>
      <text:list text:style-name="Numbering_20_1" text:continue-numbering="false">
        <text:list-item>
          <text:p text:style-name="Numbering_20_1_Content_First"> Пропи подій визначаються в React та мають ім'я в стилі camelCase, починаючи з префікса on, після чого йде назва події. Наприклад: onClick, onSubmit, onChange, і так далі.</text:p>
        </text:list-item>
        <text:list-item>
          <text:p text:style-name="Numbering_20_1_Content"> Функції обробників подій, такі як handleClick, визначаються всередині компонентів.</text:p>
        </text:list-item>
        <text:list-item>
          <text:p text:style-name="Numbering_20_1_Content_Last"> За конвенцією ім'я обробника подій починається з handle, за яким слідує назва події. Ви часто побачите щось на зразок onClick={handleClick}, onSubmit={handleSubmit}, і так далі.</text:p>
        </text:list-item>
      </text:list>
      <text:h text:style-name="Heading_20_2" text:outline-level="2"><text:bookmark-start text:name="__RefHeading___podija_v_in-lajn_funkciji_3"/><text:bookmark-start text:name="podija_v_in-lajn_funkciji"/>Подія в ін-лайн функції<text:bookmark-end text:name="__RefHeading___podija_v_in-lajn_funkciji_3"/><text:bookmark-end text:name="podija_v_in-lajn_funkciji"/></text:h>
      <text:p text:style-name="Text_20_body">Також можна визначити обробник подій безпосередньо всередині JSX як анонімну інлайн-функцію.</text:p>
      <text:p text:style-name="Preformatted_20_Text">const App = () =&gt; {<text:line-break/><text:tab/>return &lt;button onClick={() =&gt; alert("I'm a button!")}&gt;Click me!&lt;/button&gt;;<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obrobka_podij</dc:title>
  </office:meta>
</office:document-meta>
</file>