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men_kovertacija_dannyx"/><text:bookmark-start text:name="__RefHeading___obmen_kovertacija_dannyx_1"/><text:bookmark-start text:name="obmen_kovertacija_dannyx"/>Обмен \ Ковертация данных<text:bookmark-end text:name="__RefHeading___obmen_kovertacija_dannyx_1"/><text:bookmark-end text:name="obmen_kovertacija_dannyx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eredacha_danyx_ot_istochnika_k_poluchatelju_cherez_parametry" text:style-name="Internet_20_link" text:visited-style-name="Visited_20_Internet_20_Link">Передача даных от источника к получателю через параметр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men_kovertacija_dannyx</dc:title>
  </office:meta>
</office:document-meta>
</file>