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avlenie_obekta"/><text:bookmark-start text:name="__RefHeading___objavlenie_obekta_1"/><text:bookmark-start text:name="objavlenie_obekta"/>Объявление обьекта<text:bookmark-end text:name="__RefHeading___objavlenie_obekta_1"/><text:bookmark-end text:name="objavlenie_obekta"/></text:h>
      <text:h text:style-name="Heading_20_2" text:outline-level="2"><text:bookmark-start text:name="__RefHeading___objavlenie_obekta_2"/><text:bookmark-start text:name="objavlenie_obekta1"/>Обявление объекта<text:bookmark-end text:name="__RefHeading___objavlenie_obekta_2"/><text:bookmark-end text:name="objavlenie_obekta1"/></text:h>
      <text:h text:style-name="Heading_20_3" text:outline-level="3"><text:bookmark-start text:name="__RefHeading___objavlenie_obekta_rekomendacija_no_mozhno_i_cherez_let_3"/><text:bookmark-start text:name="objavlenie_obekta_rekomendacija_no_mozhno_i_cherez_let"/>Обявление объекта рекомендация (но можно и через LET)<text:bookmark-end text:name="__RefHeading___objavlenie_obekta_rekomendacija_no_mozhno_i_cherez_let_3"/><text:bookmark-end text:name="objavlenie_obekta_rekomendacija_no_mozhno_i_cherez_let"/></text:h>
      <text:p text:style-name="Preformatted_20_Text">const sd={<text:line-break/><text:s text:c="4"/>asdasd: "bnm"<text:line-break/>}</text:p>
      <text:h text:style-name="Heading_20_3" text:outline-level="3"><text:bookmark-start text:name="__RefHeading___objavlenie_vlozhennogo_objiekta_4"/><text:bookmark-start text:name="objavlenie_vlozhennogo_objiekta"/>Обявление вложенного обїекта<text:bookmark-end text:name="__RefHeading___objavlenie_vlozhennogo_objiekta_4"/><text:bookmark-end text:name="objavlenie_vlozhennogo_objiekta"/></text:h>
      <text:p text:style-name="Preformatted_20_Text">const user = {<text:line-break/><text:s text:c="2"/>name: "Jacques Gluke",<text:line-break/><text:s text:c="2"/>tag: "jgluke",<text:line-break/><text:s text:c="2"/>location: {<text:line-break/><text:s text:c="4"/>country: "Jamaica",<text:line-break/><text:s text:c="4"/>city: "Ocho Rios",<text:line-break/><text:s text:c="2"/>},<text:line-break/><text:s text:c="2"/>stats: {<text:line-break/><text:s text:c="4"/>followers: 5603,<text:line-break/><text:s text:c="4"/>views: 4827,<text:line-break/><text:s text:c="4"/>likes: 1308,<text:line-break/><text:s text:c="2"/>},<text:line-break/>};</text:p>
      <text:h text:style-name="Heading_20_3" text:outline-level="3"><text:bookmark-start text:name="__RefHeading___objavlenie_obekta_s_funkciej_vnutri_5"/><text:bookmark-start text:name="objavlenie_obekta_s_funkciej_vnutri"/>Обявление объекта с функцией внутри<text:bookmark-end text:name="__RefHeading___objavlenie_obekta_s_funkciej_vnutri_5"/><text:bookmark-end text:name="objavlenie_obekta_s_funkciej_vnutri"/></text:h>
      <text:p text:style-name="Preformatted_20_Text">const myCity = {<text:line-break/><text:s text:c="4"/>city: 'Kyiv',<text:line-break/><text:s text:c="4"/>cityGreeting: function(ad) {<text:line-break/><text:s text:c="8"/>console.log(ad)<text:line-break/><text:s text:c="4"/>}<text:line-break/>}<text:line-break/><text:line-break/>myCity.cityGreeting('Grettering')</text:p>
      <text:h text:style-name="Heading_20_2" text:outline-level="2"><text:bookmark-start text:name="__RefHeading___obraschenie_k_jelementam_obekta_6"/><text:bookmark-start text:name="obraschenie_k_jelementam_obekta"/>Обращение к єлементам объекта<text:bookmark-end text:name="__RefHeading___obraschenie_k_jelementam_obekta_6"/><text:bookmark-end text:name="obraschenie_k_jelementam_obekta"/></text:h>
      <text:h text:style-name="Heading_20_3" text:outline-level="3"><text:bookmark-start text:name="__RefHeading___cherez_tochku_7"/><text:bookmark-start text:name="cherez_tochku"/>через точку<text:bookmark-end text:name="__RefHeading___cherez_tochku_7"/><text:bookmark-end text:name="cherez_tochku"/></text:h>
      <text:p text:style-name="Preformatted_20_Text">const user = {<text:line-break/><text:s text:c="2"/>name: "Jacques Gluke",<text:line-break/><text:s text:c="2"/>tag: "jgluke",<text:line-break/><text:s text:c="2"/>location: {<text:line-break/><text:s text:c="4"/>country: "Jamaica",<text:line-break/><text:s text:c="4"/>city: "Ocho Rios",<text:line-break/><text:s text:c="2"/>},<text:line-break/><text:s text:c="2"/>hobbies: ["swimming", "music", "sci-fi"],<text:line-break/>};<text:line-break/><text:line-break/>const location = user.location;<text:line-break/>console.log(location); // {country: "Jamaica", city: "Ocho Rios"}</text:p>
      <text:h text:style-name="Heading_20_3" text:outline-level="3"><text:bookmark-start text:name="__RefHeading___cherez_kvadratnie_skobochki_8"/><text:bookmark-start text:name="cherez_kvadratnie_skobochki"/>через квадратние скобочки<text:bookmark-end text:name="__RefHeading___cherez_kvadratnie_skobochki_8"/><text:bookmark-end text:name="cherez_kvadratnie_skobochki"/></text:h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isPublic: true,<text:line-break/><text:s text:c="2"/>rating: 8.38,<text:line-break/>};<text:line-break/><text:line-break/>console.log(book["title"]); // "The Last Kingdom" </text:p>
      <text:h text:style-name="Heading_20_2" text:outline-level="2"><text:bookmark-start text:name="__RefHeading___izmenenie_znacheniij_svojst_objiekta_9"/><text:bookmark-start text:name="izmenenie_znacheniij_svojst_objiekta"/>Изменение значениий свойст обїекта<text:bookmark-end text:name="__RefHeading___izmenenie_znacheniij_svojst_objiekta_9"/><text:bookmark-end text:name="izmenenie_znacheniij_svojst_objiekta"/></text:h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isPublic: true,<text:line-break/><text:s text:c="2"/>rating: 8.38,<text:line-break/>};<text:line-break/><text:line-break/>book.rating = 9;</text:p>
      <text:h text:style-name="Heading_20_2" text:outline-level="2"><text:bookmark-start text:name="__RefHeading___izmenenie_svojstv_10"/><text:bookmark-start text:name="izmenenie_svojstv"/>Изменение свойств<text:bookmark-end text:name="__RefHeading___izmenenie_svojstv_10"/><text:bookmark-end text:name="izmenenie_svojstv"/></text:h>
      <text:p text:style-name="Text_20_body">Операція додавання нової властивості після створення об'єкта нічим не відрізняється від зміни значення вже існуючої властивості.</text:p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isPublic: true,<text:line-break/><text:s text:c="2"/>rating: 8.38,<text:line-break/>};<text:line-break/><text:line-break/>book.pageCount = 836;</text:p>
      <text:h text:style-name="Heading_20_2" text:outline-level="2"><text:bookmark-start text:name="__RefHeading___korotkaja_zapis_izmenenie_svojstv_11"/><text:bookmark-start text:name="korotkaja_zapis_izmenenie_svojstv"/>Короткая запись изменение свойств<text:bookmark-end text:name="__RefHeading___korotkaja_zapis_izmenenie_svojstv_11"/><text:bookmark-end text:name="korotkaja_zapis_izmenenie_svojstv"/></text:h>
      <text:p text:style-name="Text_20_body">В свойство обїекта запишеться значеение по имени переменной віше</text:p>
      <text:p text:style-name="Preformatted_20_Text">const name = "Henry Sibola";<text:line-break/>const age = 25;<text:line-break/><text:line-break/>const user = {<text:line-break/><text:s text:c="2"/>name,<text:line-break/><text:s text:c="2"/>age,<text:line-break/>};<text:line-break/><text:line-break/>console.log(user.name); // "Henry Sibola"<text:line-break/>console.log(user.age); // 25</text:p>
      <text:h text:style-name="Heading_20_2" text:outline-level="2"><text:bookmark-start text:name="__RefHeading___vichislivaemie_znachenija_computed_properties_12"/><text:bookmark-start text:name="vichislivaemie_znachenija_computed_properties"/>Вичисливаемие значения (computed properties)<text:bookmark-end text:name="__RefHeading___vichislivaemie_znachenija_computed_properties_12"/><text:bookmark-end text:name="vichislivaemie_znachenija_computed_properties"/></text:h>
      <text:p text:style-name="Preformatted_20_Text">const propName = "name";<text:line-break/>const user = {<text:line-break/><text:s text:c="2"/>age: 25,<text:line-break/><text:s text:c="2"/>// ключ цієї властивості буде взято зі значення змінної propName<text:line-break/><text:s text:c="2"/>[propName]: "Henry Sibola",<text:line-break/>};<text:line-break/><text:line-break/>console.log(user.name); // "Henry Sibola"</text:p>
      <text:h text:style-name="Heading_20_2" text:outline-level="2"><text:bookmark-start text:name="__RefHeading___obxid_vlastivostej_objieka_13"/><text:bookmark-start text:name="obxid_vlastivostej_objieka"/>Обхід властивостей обїека<text:bookmark-end text:name="__RefHeading___obxid_vlastivostej_objieka_13"/><text:bookmark-end text:name="obxid_vlastivostej_objieka"/></text:h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rating: 8.38,<text:line-break/>};<text:line-break/><text:line-break/>for (const keyOfObject in book) {<text:line-break/><text:s text:c="2"/>console.log(keyOfObject); // Ключ<text:line-break/><text:s text:c="2"/>console.log(book[keyOfObject]);<text:s text:c="2"/>// Значення властивості з таким ключем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avlenie_obekta</dc:title>
  </office:meta>
</office:document-meta>
</file>