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avlenie_klassa"/><text:bookmark-start text:name="__RefHeading___objavlenie_klassa_1"/><text:bookmark-start text:name="objavlenie_klassa"/>Объявление класса<text:bookmark-end text:name="__RefHeading___objavlenie_klassa_1"/><text:bookmark-end text:name="objavlenie_klassa"/></text:h>
      <text:p text:style-name="Preformatted_20_Text">class Comment {<text:line-break/>text='igor';<text:line-break/>age=25;<text:line-break/>}</text:p>
      <text:p text:style-name="Preformatted_20_Text">user1 = new Comment();<text:line-break/>}</text:p>
      <text:p text:style-name="Text_20_body">По факту при возові обїекта <text:span text:style-name="Strong_20_Emphasis">Comment</text:span> викликається функція конструктора. Тому туди можна передавати аргументи у влстивості</text:p>
      <text:p text:style-name="Preformatted_20_Text">class Comment {<text:line-break/> constructor (text,vot) {<text:line-break/><text:s text:c="2"/>this.text = text;<text:line-break/><text:s text:c="2"/>this.votesQty = vot;<text:line-break/><text:s text:c="2"/>this.any = 'any_text';<text:line-break/><text:s text:c="2"/>}<text:line-break/><text:s text:c="2"/><text:line-break/><text:s text:c="2"/>upvote() {<text:line-break/><text:s text:c="3"/>this.votesQty += 1;<text:line-break/><text:s text:c="2"/>}<text:line-break/>}</text:p>
      <text:p text:style-name="Preformatted_20_Text">user1 = new Comment('igor',25);</text:p>
      <text:h text:style-name="Heading_20_1" text:outline-level="1"><text:bookmark-start text:name="__RefHeading___objavlenie_ekzempljara_klassa_2"/><text:bookmark-start text:name="objavlenie_ekzempljara_klassa"/>Объявление екземпляра класса<text:bookmark-end text:name="__RefHeading___objavlenie_ekzempljara_klassa_2"/><text:bookmark-end text:name="objavlenie_ekzempljara_klassa"/></text:h>
      <text:p text:style-name="Preformatted_20_Text">const firstcomment = new Comment('First comment')</text:p>
      <text:h text:style-name="Heading_20_1" text:outline-level="1"><text:bookmark-start text:name="__RefHeading___vizov_metoda_klassa_v_jekzempljare_klassa_3"/><text:bookmark-start text:name="vizov_metoda_klassa_v_jekzempljare_klassa"/>Визов метода класса в єкземпляре класса<text:bookmark-end text:name="__RefHeading___vizov_metoda_klassa_v_jekzempljare_klassa_3"/><text:bookmark-end text:name="vizov_metoda_klassa_v_jekzempljare_klassa"/></text:h>
      <text:p text:style-name="Preformatted_20_Text"> firstcomment.upvote()</text:p>
      <text:h text:style-name="Heading_20_1" text:outline-level="1"><text:bookmark-start text:name="__RefHeading___proverka_prinadlezhnosti_jeksempljara_klassa_k_klassu_4"/><text:bookmark-start text:name="proverka_prinadlezhnosti_jeksempljara_klassa_k_klassu"/>Проверка принадлежности єксемпляра класса к классу<text:bookmark-end text:name="__RefHeading___proverka_prinadlezhnosti_jeksempljara_klassa_k_klassu_4"/><text:bookmark-end text:name="proverka_prinadlezhnosti_jeksempljara_klassa_k_klassu"/></text:h>
      <text:p text:style-name="Preformatted_20_Text">firstcomment instanceof Comment<text:line-break/>firstcomment instanceof Object)</text:p>
      <text:h text:style-name="Heading_20_1" text:outline-level="1"><text:bookmark-start text:name="__RefHeading___poluchenie_dostupa_k_prototipu_klassa_iz_jekzempljara_klassa_5"/><text:bookmark-start text:name="poluchenie_dostupa_k_prototipu_klassa_iz_jekzempljara_klassa"/>Получение доступа к прототипу класса из єкземпляра класса<text:bookmark-end text:name="__RefHeading___poluchenie_dostupa_k_prototipu_klassa_iz_jekzempljara_klassa_5"/><text:bookmark-end text:name="poluchenie_dostupa_k_prototipu_klassa_iz_jekzempljara_klassa"/></text:h>
      <text:p text:style-name="Preformatted_20_Text">Comment.prototype.constructor</text:p>
      <text:h text:style-name="Heading_20_1" text:outline-level="1"><text:bookmark-start text:name="__RefHeading___objavlenie_staticheskogo_metoda_6"/><text:bookmark-start text:name="objavlenie_staticheskogo_metoda"/>Обявление статического метода<text:bookmark-end text:name="__RefHeading___objavlenie_staticheskogo_metoda_6"/><text:bookmark-end text:name="objavlenie_staticheskogo_metoda"/></text:h>
      <text:p text:style-name="Text_20_body">єтот метод будет доступен как свойство класса Comment и НЕ наледуются всеми єкземплярами класса. т.е. он будет доступен как метод только самого класса</text:p>
      <text:p text:style-name="Preformatted_20_Text">class Comment {<text:line-break/><text:s text:c="4"/>constructor (text) {<text:line-break/><text:s text:c="5"/>this.text = text;<text:line-break/><text:s text:c="5"/>this.votesQty = 0;<text:line-break/><text:s text:c="5"/>}<text:line-break/><text:s text:c="5"/><text:line-break/><text:s text:c="5"/>static mergeComment (first, second) {<text:line-break/><text:s text:c="8"/>return `${first} ${second}`;<text:line-break/><text:s text:c="5"/>}<text:line-break/><text:line-break/><text:s text:c="3"/>}</text:p>
      <text:p text:style-name="Preformatted_20_Text">Comment.mergeComment("asfsdf","sfdgdfg")</text:p>
      <text:h text:style-name="Heading_20_1" text:outline-level="1"><text:bookmark-start text:name="__RefHeading___rasshirenie_drugix_klassov_7"/><text:bookmark-start text:name="rasshirenie_drugix_klassov"/>Расширение других классов<text:bookmark-end text:name="__RefHeading___rasshirenie_drugix_klassov_7"/><text:bookmark-end text:name="rasshirenie_drugix_klassov"/></text:h>
      <text:p text:style-name="Preformatted_20_Text">class numberArray extends Array {<text:line-break/><text:s text:c="4"/>sum(){<text:line-break/><text:s text:c="8"/>return this.reduce((el,acc)=&gt;acc+-el,0);<text:line-break/><text:s text:c="4"/>}<text:line-break/>}<text:line-break/><text:line-break/>const myArray = new numberArray(2,3,5)</text:p>
      <text:h text:style-name="Heading_20_1" text:outline-level="1"><text:bookmark-start text:name="__RefHeading___privatni_vlastivosti_8"/><text:bookmark-start text:name="privatni_vlastivosti"/>Приватні властивості<text:bookmark-end text:name="__RefHeading___privatni_vlastivosti_8"/><text:bookmark-end text:name="privatni_vlastivosti"/></text:h>
      <text:p text:style-name="Text_20_body">Приватні властивості описувати зпочатку перед конструктором</text:p>
      <text:p text:style-name="Preformatted_20_Text">class Comment {<text:line-break/>#maxSpeed = 300;<text:line-break/> constructor (text,vot) {<text:line-break/><text:s text:c="2"/>this.text = text;<text:line-break/><text:s text:c="2"/>this.votesQty = vot;<text:line-break/><text:s text:c="2"/>this.any = 'any_text';<text:line-break/><text:s text:c="2"/>}<text:line-break/><text:s text:c="2"/><text:line-break/><text:s text:c="2"/>upvote() {<text:line-break/><text:s text:c="3"/>this.votesQty += 1;<text:line-break/><text:s text:c="2"/>}<text:line-break/>}</text:p>
      <text:p text:style-name="Preformatted_20_Text">user1 = new Comment('igor',25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javlenie_klassa</dc:title>
  </office:meta>
</office:document-meta>
</file>