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span text:style-name="Strong_20_Emphasis"><text:bookmark text:name="objavlenie_funkcii"/>Стрелочная функція</text:span> - неявно завжди повертає значения</text:p>
        </text:list-item>
        <text:list-item>
          <text:p text:style-name="List_20_1_Content_Last"> <text:span text:style-name="Strong_20_Emphasis">Анонимная функція \ функціональний вираз</text:span> - треба добавляти return</text:p>
        </text:list-item>
      </text:list>
      <text:h text:style-name="Heading_20_1" text:outline-level="1"><text:bookmark-start text:name="__RefHeading___objavlenie_funkciji_1"/><text:bookmark-start text:name="objavlenie_funkciji"/>Объявление функції<text:bookmark-end text:name="__RefHeading___objavlenie_funkciji_1"/><text:bookmark-end text:name="objavlenie_funkciji"/></text:h>
      <text:p text:style-name="Text_20_body"><text:span text:style-name="Strong_20_Emphasis">--------------------Объявление функции стандарт (можно визивать до ее обявления) --------------</text:span></text:p>
      <text:p text:style-name="Preformatted_20_Text">function a(){<text:line-break/><text:s text:c="4"/>console.log('assgbfxv')<text:line-break/>return ('this is to return'+'data')<text:line-break/>}</text:p>
      <text:p text:style-name="Text_20_body"><text:span text:style-name="Strong_20_Emphasis">--------------------Обявление фунционального виражения 1 (нельзя визивать до ее обявления)--------------</text:span></text:p>
      <text:list text:style-name="List_20_1" text:continue-numbering="false">
        <text:list-item>
          <text:p text:style-name="LastListParagraph_List_20_1_Content_First"> через константу щоб її потім випадково не змінили</text:p>
        </text:list-item>
      </text:list>
      <text:p text:style-name="Preformatted_20_Text">const a=()=&gt; {<text:line-break/><text:s text:c="4"/>console.log('Hey there')<text:line-break/>}</text:p>
      <text:p text:style-name="Text_20_body"><text:span text:style-name="Strong_20_Emphasis">--------------------Обявление фунционального виражения 2 (нельзя визивать до ее обявления)--------------</text:span></text:p>
      <text:list text:style-name="List_20_1" text:continue-numbering="false">
        <text:list-item>
          <text:p text:style-name="LastListParagraph_List_20_1_Content_First"> через константу щоб її потім випадково не змінили</text:p>
        </text:list-item>
      </text:list>
      <text:p text:style-name="Preformatted_20_Text">const multiply = function (x, y, z) {<text:line-break/><text:s text:c="2"/>console.log(x * y * z);<text:line-break/>};</text:p>
      <text:p text:style-name="Text_20_body"><text:span text:style-name="Strong_20_Emphasis">--------------------Обявление функции анонимной (для коллБека--------------</text:span></text:p>
      <text:p text:style-name="Preformatted_20_Text">const myFuncrion = function(a,b){<text:line-break/><text:s text:c="4"/>let c<text:line-break/><text:s text:c="4"/>a=a+1<text:line-break/><text:s text:c="4"/>c=a+b<text:line-break/><text:s text:c="4"/>return c<text:line-break/>}<text:line-break/>myFuncrion (5,6)</text:p>
      <text:p text:style-name="Text_20_body"><text:span text:style-name="Strong_20_Emphasis">--------------------Обявление стрелочной функции--------------</text:span></text:p>
      <text:p text:style-name="Preformatted_20_Text">const myFunc=(a,b)=&gt;{<text:line-break/>let c<text:line-break/>return c}</text:p>
      <text:p text:style-name="Preformatted_20_Text">al=&gt;console.log(el * 2)</text:p>
      <text:h text:style-name="Heading_20_2" text:outline-level="2"><text:bookmark-start text:name="__RefHeading___objavlenie_kollbjek_funkciji_2"/><text:bookmark-start text:name="objavlenie_kollbjek_funkciji"/>Обявление коллбєк функції<text:bookmark-end text:name="__RefHeading___objavlenie_kollbjek_funkciji_2"/><text:bookmark-end text:name="objavlenie_kollbjek_funkciji"/></text:h>
      <text:p text:style-name="Preformatted_20_Text">function funcWithCallback (callbackfunc) {<text:line-break/><text:s text:c="4"/>callbackfunc()<text:line-break/>}<text:line-break/><text:line-break/>function prinnn(){<text:line-break/><text:s text:c="4"/>console.log('fdgdbfb')<text:line-break/>}<text:line-break/><text:line-break/>funcWithCallback(prinnn)</text:p>
      <text:p text:style-name="Text_20_body"><text:span text:style-name="Strong_20_Emphasis">  - коротка стрілочна функція</text:span></text:p>
      <text:p text:style-name="Preformatted_20_Text">const myArray<text:s text:c="3"/>=<text:s text:c="2"/>[1, 2, 3]<text:line-break/>const myArray2 = myArray.map(elementOfMassiv=&gt;elementOfMassiv*3)</text:p>
      <text:p text:style-name="Text_20_body"><text:span text:style-name="Strong_20_Emphasis">  - повна стрілочна функція</text:span></text:p>
      <text:p text:style-name="Preformatted_20_Text">const myArray<text:s text:c="3"/>=<text:s text:c="2"/>[1, 2, 3]<text:line-break/>const myArray2 = myArray.map((elementOfMassiv)=&gt;{<text:line-break/>return elementOfMassiv*3<text:line-break/>})</text:p>
      <text:p text:style-name="Text_20_body"><text:span text:style-name="Strong_20_Emphasis">  - анонімний функціональний вираз</text:span></text:p>
      <text:p text:style-name="Preformatted_20_Text">const myArray<text:s text:c="3"/>=<text:s text:c="2"/>[1, 2, 3]<text:line-break/>const myArray2 = myArray.map(function (elementOfMassiv){<text:line-break/>return elementOfMassiv*3<text:line-break/>})</text:p>
      <text:h text:style-name="Heading_20_2" text:outline-level="2"><text:bookmark-start text:name="__RefHeading___vstanovlennja_znachennja_parametru_za-zamovchannjam_3"/><text:bookmark-start text:name="vstanovlennja_znachennja_parametru_za-zamovchannjam"/>Встановлення значення параметру за-замовчанням<text:bookmark-end text:name="__RefHeading___vstanovlennja_znachennja_parametru_za-zamovchannjam_3"/><text:bookmark-end text:name="vstanovlennja_znachennja_parametru_za-zamovchannjam"/></text:h>
      <text:p text:style-name="Preformatted_20_Text">function greet(username = "Guest") {<text:line-break/><text:s text:c="2"/>console.log(`Hello, ${username}!`);<text:line-break/>}</text:p>
      <text:h text:style-name="Heading_20_2" text:outline-level="2"><text:bookmark-start text:name="__RefHeading___poluchenie_argumentov_v_funkcii_4"/><text:bookmark-start text:name="poluchenie_argumentov_v_funkcii"/>Получение аргументов в функции<text:bookmark-end text:name="__RefHeading___poluchenie_argumentov_v_funkcii_4"/><text:bookmark-end text:name="poluchenie_argumentov_v_funkcii"/></text:h>
      <text:h text:style-name="Heading_20_3" text:outline-level="3"><text:bookmark-start text:name="__RefHeading___arguments_5"/><text:bookmark-start text:name="arguments"/>arguments<text:bookmark-end text:name="__RefHeading___arguments_5"/><text:bookmark-end text:name="arguments"/></text:h>
      <text:p text:style-name="Text_20_body">змінна (псевдомасив) за замовченням куди будуть передаватись усі передані аргументи</text:p>
      <text:p text:style-name="Preformatted_20_Text">function multiply() {<text:line-break/><text:s text:c="2"/>let total = 1;<text:line-break/><text:line-break/><text:s text:c="2"/>for (const arg of arguments) {<text:line-break/><text:s text:c="4"/>total *= arg;<text:line-break/><text:s text:c="2"/>}<text:line-break/><text:line-break/><text:s text:c="2"/>return total;<text:line-break/>}<text:line-break/><text:line-break/>console.log(multiply(1, 2, 3)); //<text:s text:c="2"/>6</text:p>
      <text:h text:style-name="Heading_20_3" text:outline-level="3"><text:bookmark-start text:name="__RefHeading___rest_6"/><text:bookmark-start text:name="rest"/>rest<text:bookmark-end text:name="__RefHeading___rest_6"/><text:bookmark-end text:name="rest"/></text:h>
      <text:p text:style-name="Text_20_body">(...rest). Це спеціальний синтаксис, який дозволяє зібрати групу незалежних елементів у <text:span text:style-name="Strong_20_Emphasis">масив</text:span>. Тих що не попали у очикувані параметри. Замість rest може бути люба назва. Головне синтаксис.
<text:span text:style-name="Strong_20_Emphasis">Використовуєтся при описі функції</text:span>.</text:p>
      <text:p text:style-name="Preformatted_20_Text">function multiply(first, second, ...args) {<text:line-break/><text:s text:c="2"/>console.log(first, second, args);<text:line-break/>}<text:line-break/><text:line-break/>multiply(1, 2); // 1 2<text:line-break/>multiply(1, 2, 3); // 1 2 [3] <text:line-break/>multiply(1, 2, 3, 4); // 1 2 [3, 4]<text:line-break/></text:p>
      <text:h text:style-name="Heading_20_3" text:outline-level="3"><text:bookmark-start text:name="__RefHeading___spread_7"/><text:bookmark-start text:name="spread"/>spread<text:bookmark-end text:name="__RefHeading___spread_7"/><text:bookmark-end text:name="spread"/></text:h>
      <text:p text:style-name="Text_20_body">(...spread) Коли функціонал використовується <text:span text:style-name="Strong_20_Emphasis">при виклику функції</text:span>, він перетворює масив на <text:span text:style-name="Strong_20_Emphasis">список аргументів</text:span>.</text:p>
      <text:p text:style-name="Preformatted_20_Text">const temps = [14, -4, 25, 8, 11];<text:line-break/>console.log(...temps); // 14 -4 25 8 11<text:s text:c="2"/>набір окремих чисел <text:line-break/>console.log(Math.max(...temps)); //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avlenie_funkcii</dc:title>
  </office:meta>
</office:document-meta>
</file>