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sledovanie"/>Наследование - способность объектов создавать объеты наследники, которые наследуют все свойства и методы род. класса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sledovanie</dc:title>
  </office:meta>
</office:document-meta>
</file>