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nalashtuvannja_rezhimu_gibernizaciji_pri_zakritti_krishki"/><text:bookmark-start text:name="__RefHeading___nalashtuvannja_rezhimu_gibernizaciji_pri_zakritti_krishki_1"/><text:bookmark-start text:name="nalashtuvannja_rezhimu_gibernizaciji_pri_zakritti_krishki"/>Налаштування режиму гібернізації при закритті кришки<text:bookmark-end text:name="__RefHeading___nalashtuvannja_rezhimu_gibernizaciji_pri_zakritti_krishki_1"/><text:bookmark-end text:name="nalashtuvannja_rezhimu_gibernizaciji_pri_zakritti_krishki"/></text:h>
      <text:p text:style-name="Text_20_body">Щоб взнати поточний режим сна, виконати в терміналі</text:p>
      <text:p text:style-name="Preformatted_20_Text">pmset -g | grep hibernatemode</text:p>
      <text:list text:style-name="List_20_1" text:continue-numbering="false">
        <text:list-item>
          <text:p text:style-name="List_20_1_Content_First"> hibernatemode 0 – это обычный режим сна</text:p>
        </text:list-item>
        <text:list-item>
          <text:p text:style-name="List_20_1_Content"> hibernatemode 1 – это режим гибернации (для всех настольных компьютеров и ноутбуков до 2005 года выпуска)</text:p>
        </text:list-item>
        <text:list-item>
          <text:p text:style-name="List_20_1_Content"> hibernatemode 3 – режим безопасного сна</text:p>
        </text:list-item>
        <text:list-item>
          <text:p text:style-name="List_20_1_Content_Last"> hibernatemode 25 – режим гибернации (для ноутбуков 2005 года выпуска и более новых моделей)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8::00:00</meta:creation-date>
    <dc:creator>Generated</dc:creator>
    <dc:date>1970-01-01T08::00:00</dc:date>
    <dc:language>en-US</dc:language>
    <meta:editing-cycles>1</meta:editing-cycles>
    <meta:editing-duration>PT0S</meta:editing-duration>
    <dc:title>nalashtuvannja_rezhimu_gibernizaciji_pri_zakritti_krishki</dc:title>
  </office:meta>
</office:document-meta>
</file>