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i_js_dlja_roboti_z_bom"/><text:bookmark-start text:name="__RefHeading___metodi_js_dlja_roboti_z_bom_1"/><text:bookmark-start text:name="metodi_js_dlja_roboti_z_bom"/>Методи JS для роботи з BOM<text:bookmark-end text:name="__RefHeading___metodi_js_dlja_roboti_z_bom_1"/><text:bookmark-end text:name="metodi_js_dlja_roboti_z_b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todi_js_dlja_roboti_z_bom</dc:title>
  </office:meta>
</office:document-meta>
</file>