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azapiti"/><text:bookmark-start text:name="__RefHeading___mediazapiti_1"/><text:bookmark-start text:name="mediazapiti"/>Медіазапити<text:bookmark-end text:name="__RefHeading___mediazapiti_1"/><text:bookmark-end text:name="mediazapiti"/></text:h>
      <text:list text:style-name="List_20_1" text:continue-numbering="false">
        <text:list-item>
          <text:p text:style-name="LastListParagraph_List_20_1_Content_First"> Це інструмент, який робить можливим створення сучасних адаптивних веб-сторінок, які однаково добре виглядають на будь-якому екрані: десктопі або смартфоні.</text:p>
        </text:list-item>
      </text:list>
      <text:p text:style-name="Text_20_body">Робота з медіазапитами зводиться до застосування того чи іншого CSS-правила. Вибір та використання певного CSS-правила залежить від таких факторів, як розмір вікна браузера (області перегляду, в’юпорта), налаштування браузера, можливості пристрою і т.д.</text:p>
      <text:list text:style-name="List_20_1" text:continue-numbering="false">
        <text:list-item>
          <text:p text:style-name="LastListParagraph_List_20_1_Content_First"> правила, які перебувають у медіазапитах, беруть участь у стандартному каскадуванні при складанні фінальних стилів елемента.</text:p>
        </text:list-item>
      </text:list>
      <text:p text:style-name="Preformatted_20_Text">@media screen and (min-width: 900px) {<text:line-break/><text:s text:c="2"/>body {<text:line-break/><text:s text:c="4"/>background-color: orange;<text:line-break/><text:s text:c="2"/>}<text:line-break/>}</text:p>
      <text:h text:style-name="Heading_20_2" text:outline-level="2"><text:bookmark-start text:name="__RefHeading___min-width_2"/><text:bookmark-start text:name="min-width"/>min-width<text:bookmark-end text:name="__RefHeading___min-width_2"/><text:bookmark-end text:name="min-width"/></text:h>
      <text:p text:style-name="Text_20_body">визначає мінімальну ширину області перегляду. У разі, якщо екран відповідає значенню в min-width, будуть застосовані вкладені CSS-правила.</text:p>
      <text:h text:style-name="Heading_20_2" text:outline-level="2"><text:bookmark-start text:name="__RefHeading___max-width_3"/><text:bookmark-start text:name="max-width"/>max-width<text:bookmark-end text:name="__RefHeading___max-width_3"/><text:bookmark-end text:name="max-width"/></text:h>
      <text:p text:style-name="Text_20_body">визначає максимальну ширину в'юпорта, до якої включно будуть застосовуватися вкладені CSS-правил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diazapiti</dc:title>
  </office:meta>
</office:document-meta>
</file>