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llekcii_-_massivy_array"/><text:bookmark-start text:name="__RefHeading___massiv_-_kollekcija_neunikalnyx_odnotipnyx_ehlementov_uporjadochennyx_po_indeksu_1"/><text:bookmark-start text:name="massiv_-_kollekcija_neunikalnyx_odnotipnyx_ehlementov_uporjadochennyx_po_indeksu"/>Массив - коллекция неуникальных однотипных элементов, упорядоченных по индексу.<text:bookmark-end text:name="__RefHeading___massiv_-_kollekcija_neunikalnyx_odnotipnyx_ehlementov_uporjadochennyx_po_indeksu_1"/><text:bookmark-end text:name="massiv_-_kollekcija_neunikalnyx_odnotipnyx_ehlementov_uporjadochennyx_po_indeksu"/></text:h>
      <text:p text:style-name="Text_20_body">var animals: [String] = [«Volk», «Lisa»,«Zayac», «Volk»]</text:p>
      <text:p text:style-name="Text_20_body">Изменение массива 
var animals: [String] = [«Volk», «Lisa»,«Zayac», «Volk»]
animals[0] = «belka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kollekcii_-_massivy_array</dc:title>
  </office:meta>
</office:document-meta>
</file>