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irovanie_pauzi_pauza"/><text:bookmark-start text:name="__RefHeading___formirovanie_pauzi_pauza_1"/><text:bookmark-start text:name="formirovanie_pauzi_pauza"/>Формирование паузи/пауза<text:bookmark-end text:name="__RefHeading___formirovanie_pauzi_pauza_1"/><text:bookmark-end text:name="formirovanie_pauzi_pauza"/></text:h>
      <text:p text:style-name="Preformatted_20_Text">ВремяЗадержкиВМинутах = 10;<text:line-break/><text:tab/><text:tab/>ВремяЗавершенияЦикла = ТекущаяДатаСеанса() + (ВремяЗадержкиВМинутах * 60);<text:line-break/><text:tab/><text:tab/>ТаймАутЗапроса = 5; // время паузы внутри цикла<text:line-break/><text:tab/><text:tab/>Пока НЕ ВремяЗадержкиВМинутах = 0 Цикл<text:line-break/><text:tab/><text:tab/><text:tab/>Соединение = Новый HTTPСоединение("10.255.255.1", , , , , ТаймАутЗапроса);<text:line-break/><text:tab/><text:tab/><text:tab/>Попытка<text:line-break/><text:tab/><text:tab/><text:tab/><text:tab/>Соединение.Получить(Новый HTTPЗапрос("/"));<text:line-break/><text:tab/><text:tab/><text:tab/>Исключение<text:line-break/><text:tab/><text:tab/><text:tab/><text:tab/>// Сработает таймаут через 5 секунд, игнорируем ошибку<text:line-break/><text:tab/><text:tab/><text:tab/>КонецПопытки;<text:line-break/><text:tab/><text:tab/><text:tab/>Если ВремяЗавершенияЦикла &lt; ТекущаяДатаСеанса() Тогда<text:line-break/><text:tab/><text:tab/><text:tab/><text:tab/>Прервать;<text:line-break/><text:tab/><text:tab/><text:tab/>КонецЕсли;<text:line-break/><text:tab/><text:tab/>КонецЦикла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ormirovanie_pauzi_pauza</dc:title>
  </office:meta>
</office:document-meta>
</file>