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abrika"/>Порождающие паттерны - это паттерны, которые упрощают и абстрагируют создание информационных объектов. На которых базируется все ООП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abrika</dc:title>
  </office:meta>
</office:document-meta>
</file>